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4/15/2026</text:p>
          </table:table-cell>
        </table:table-row>
      </table:table>
      <text:p text:style-name="P3"/>
      <text:p text:style-name="Standard">Датум: 19<text:span text:style-name="T17">.06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</text:span> <text:span text:style-name="T20">Резне плоче 406х4.5х40 – 30 ком</text:span></text:p>
      <text:p text:style-name="P18"><text:span text:style-name="T11">3.1. Процењена вредност набавке:</text:span> <text:span text:style-name="T20">50</text:span>.000,00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/>
      <text:p text:style-name="P22"><text:soft-page-break/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20">26</text:span><text:span text:style-name="T17">.06.2026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28689539948732611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19T10:50:03.22</dc:date>
    <meta:editing-duration>PT5H46M8S</meta:editing-duration>
    <meta:editing-cycles>72</meta:editing-cycles>
    <meta:generator>OpenOffice/4.1.15$Win32 OpenOffice.org_project/4115m2$Build-9813</meta:generator>
    <meta:print-date>2026-06-01T13:10:44.80</meta:print-date>
    <meta:document-statistic meta:table-count="1" meta:image-count="2" meta:object-count="0" meta:page-count="2" meta:paragraph-count="49" meta:word-count="367" meta:character-count="2826"/>
  </office:meta>
</office:document-meta>
</file>